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 omgevingsvergunning voor het plaatsen van een reclamebord op de locatie Oosterdijk tegenover 38A, 1746 CH in Dirks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</text:span> Z2026-00002834</text:p>
            <text:p text:style-name="common-al">
            <text:span text:style-name="nadrukvet">Activiteiten:</text:span>
          </text:p>
            <text:list text:style-name="id1-3-2-1-1-3">
              <text:list-item text:style-override="id1-3-2-1-1-3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Vragen</text:span>
          </text:p>
            <text:p text:style-name="last-al">Heeft u opmerkingen, vragen of wilt u meer informatie over ons besluit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51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2834</meta:user-defined>
    <meta:user-defined meta:name="DCTERMS.abstract">Ingetrokken aanvraag op de locatie Oosterdijk tegenover 38A, 1746 CH in Dirkshor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Ingetrokken aanvraag  omgevingsvergunning voor het plaatsen van een reclamebord op de locatie Oosterdijk tegenover 38A, 1746 CH in Dirkshor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85</meta:user-defined>
    <meta:user-defined meta:name="OVERHEIDop.GmbID/DC.identifier">gmb-2026-375185</meta:user-defined>
    <meta:user-defined meta:name="OVERHEIDop.versieInformatie"/>
  </office:meta>
</office:document-meta>
</file>