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 gebruik gemeentegrond plaatsen container aan Catharinastraat 12, 4901 GR Oosterhou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Catharinastraat 12, Tijdelijk gebruik gemeentegrond plaatsen container (1102706 ontvangen 03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70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51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70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tijdelijk gebruik gemeentegrond plaatsen container aan Catharinastraat 12, 4901 GR Oosterhout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5170</meta:user-defined>
    <meta:user-defined meta:name="OVERHEIDop.GmbID/DC.identifier">gmb-2026-375170</meta:user-defined>
    <meta:user-defined meta:name="OVERHEIDop.versieInformatie"/>
  </office:meta>
</office:document-meta>
</file>