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airco buitenunit op een Rijksmonument op de locatie Grotekerksbuurt 11 E te Dordrecht zaaknummer 9003668031</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plaatsen van een airco buitenunit op een Rijksmonument op de locatie Grotekerksbuurt 11E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18 augustus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515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5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5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een airco buitenunit op een Rijksmonument op de locatie Grotekerksbuurt 11 E te Dordrecht zaaknummer 9003668031</meta:user-defined>
    <meta:user-defined meta:name="DCTERMS.W3CDTF/DCTERMS.available">2026-08-06</meta:user-defined>
    <meta:user-defined meta:name="DCTERMS.W3CDTF/OVERHEIDop.jaargang">2026</meta:user-defined>
    <meta:user-defined meta:name="OVERHEIDop.publicationIssue">375159</meta:user-defined>
    <meta:user-defined meta:name="OVERHEIDop.GmbID/DC.identifier">gmb-2026-375159</meta:user-defined>
    <meta:user-defined meta:name="OVERHEIDop.versieInformatie"/>
  </office:meta>
</office:document-meta>
</file>