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staureren en verduurzamen van een voorgevel op de locatie Voorstraat 235 te Dordrecht zaaknummer 900367035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restaureren en verduurzamen van een voorgevel op de locatie Voorstraat 235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23 augustus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515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5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5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staureren en verduurzamen van een voorgevel op de locatie Voorstraat 235 te Dordrecht zaaknummer 9003670352</meta:user-defined>
    <meta:user-defined meta:name="DCTERMS.W3CDTF/DCTERMS.available">2026-08-06</meta:user-defined>
    <meta:user-defined meta:name="DCTERMS.W3CDTF/OVERHEIDop.jaargang">2026</meta:user-defined>
    <meta:user-defined meta:name="OVERHEIDop.publicationIssue">375155</meta:user-defined>
    <meta:user-defined meta:name="OVERHEIDop.GmbID/DC.identifier">gmb-2026-375155</meta:user-defined>
    <meta:user-defined meta:name="OVERHEIDop.versieInformatie"/>
  </office:meta>
</office:document-meta>
</file>