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uitbreiden  tandartspraktijk aan de linkerzijde met 2 behandelkamers (éénlaags) en verhogen tuinmuur bij brandgang, Hofstad 14 B, Gilze (118758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maken bekend dat zij op 22-07-2026 een aanvraag omgevingsvergunning hebben ontvangen voor het uitbreiden van een tandartspraktijk aan de linkerzijde met twee behandelkamers (éénlaags) en het verhogen van tuinmuur bij de brandgang op het adres Hofstad 14 B, 5126 EV Gilze (1187585).</text:p>
            <text:p text:style-name="common-al">
            
          </text:p>
            <text:p text:style-name="common-al">
            <text:span text:style-name="nadrukvet">Bezwaar</text:span>
          </text:p>
            <text:p text:style-name="common-al">Een publicatie van de ontvangen aanvraag omgevingsvergunning heeft een informatief karakter. U kunt pas zienswijze indienen of bezwaar maken als een besluit is genomen op een aanvraag. Dit besluit wordt ook gepubliceerd.</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515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87585</meta:user-defined>
    <dc:language>nl</dc:language>
    <meta:user-defined meta:name="OVERHEIDop.locatietype/OVERHEIDop.gebiedsmarkering">Punt</meta:user-defined>
    <meta:user-defined meta:name="DC.title">Ingekomen aanvraag omgevingsvergunning, uitbreiden  tandartspraktijk aan de linkerzijde met 2 behandelkamers (éénlaags) en verhogen tuinmuur bij brandgang, Hofstad 14 B, Gilze (1187585)</meta:user-defined>
    <meta:user-defined meta:name="DCTERMS.W3CDTF/DCTERMS.available">2026-08-06</meta:user-defined>
    <meta:user-defined meta:name="DCTERMS.W3CDTF/OVERHEIDop.jaargang">2026</meta:user-defined>
    <meta:user-defined meta:name="OVERHEIDop.publicationIssue">375153</meta:user-defined>
    <meta:user-defined meta:name="OVERHEIDop.GmbID/DC.identifier">gmb-2026-375153</meta:user-defined>
    <meta:user-defined meta:name="OVERHEIDop.versieInformatie"/>
  </office:meta>
</office:document-meta>
</file>