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plaatsen van onverlichte reclame aan de luifel, Franse Kerkstraat 3, 2271 CM Voorburg - kenmerk 24313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plaatsen van onverlichte reclame aan de luifel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04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515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31317</meta:user-defined>
    <dc:language>nl</dc:language>
    <meta:user-defined meta:name="OVERHEIDop.locatietype/OVERHEIDop.gebiedsmarkering">Punt</meta:user-defined>
    <meta:user-defined meta:name="DC.title">Omgevingsvergunning verleend voor het plaatsen van onverlichte reclame aan de luifel, Franse Kerkstraat 3, 2271 CM Voorburg - kenmerk 2431317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52</meta:user-defined>
    <meta:user-defined meta:name="OVERHEIDop.GmbID/DC.identifier">gmb-2026-375152</meta:user-defined>
    <meta:user-defined meta:name="OVERHEIDop.versieInformatie"/>
  </office:meta>
</office:document-meta>
</file>