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uurtfeest op zaterdag 19 september 2026 begin Kievitlaan ter hoogte van nummer 2A tot en met 6 te Vlaard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Vlaardingen maakt bekend dat hij een evenementenvergunning heeft verleend voor de volgende aanvraag op grond van de Algemene Plaatselijke Verordening Vlaardingen 2019:</text:p>
            <text:p text:style-name="common-al">Voor:  Buurtfeest Kievitlaan</text:p>
            <text:p text:style-name="common-al">Datum:  Zaterdag 19 september 2026</text:p>
            <text:p text:style-name="common-al">Tijd:  17.00 uur – 22.00 uur</text:p>
            <text:p text:style-name="common-al">Locatie:  Begin Kievitlaan ter hoogte van nummer 2A t/m 6</text:p>
            <text:p text:style-name="common-al">Activiteiten:  Met bewoners van de Kievitlaan gezellig samenkomen met een BBQ en vertier voor de kinderen.</text:p>
            <text:p text:style-name="common-al">Aantal bezoekers drukste moment:  70</text:p>
            <text:p text:style-name="last-al">Belanghebbenden kunnen binnen 6 weken bezwaar indienen bij de burgemeester van Vlaardingen. Neem hiervoor contact op met het team Openbare Orde &amp; Veiligheid via 010 248 4000 of <text:a xlink:href="mailto:bijzonderewetten@vlaardingen.nl" xlink:type="simple">bijzonderewetten@vlaardingen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7515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5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5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Vlaardingen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het Buurtfeest op zaterdag 19 september 2026 begin Kievitlaan ter hoogte van nummer 2A tot en met 6 te Vlaardin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50</meta:user-defined>
    <meta:user-defined meta:name="OVERHEIDop.GmbID/DC.identifier">gmb-2026-375150</meta:user-defined>
    <meta:user-defined meta:name="OVERHEIDop.versieInformatie"/>
  </office:meta>
</office:document-meta>
</file>