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 en technisch) Daltonstraat 24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bben wij een aanvraag ontvangen voor het plaatsen van 5 silo's ten behoeve van opslag op de locatie Daltonstraat 24 in Rijssen. De aanvraag is geregistreerd onder zaaknummer Z2026-00002791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51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91</meta:user-defined>
    <meta:user-defined meta:name="DCTERMS.abstract">Daltonstraat 24 in Rijssen, het plaatsen van 5 silo's t.b.v. opslag</meta:user-defined>
    <dc:language>nl</dc:language>
    <meta:user-defined meta:name="OVERHEIDop.locatietype/OVERHEIDop.gebiedsmarkering">Vlak</meta:user-defined>
    <meta:user-defined meta:name="DC.title">Kennisgeving ontvangst aanvraag omgevingsvergunning (omgevingsplan en technisch) Daltonstraat 24 in Rij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147</meta:user-defined>
    <meta:user-defined meta:name="OVERHEIDop.GmbID/DC.identifier">gmb-2026-375147</meta:user-defined>
    <meta:user-defined meta:name="OVERHEIDop.versieInformatie"/>
  </office:meta>
</office:document-meta>
</file>