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Fûgelliet, Urete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ni 2026 heeft de gemeente een melding ontvangen voor activiteiten waarvoor geen vergunningplicht geldt op de locatie Fûgelliet, Ureterp. De melding is geregistreerd onder zaaknummer Z2026-00004153. De melding betreft:</text:p>
            <text:p text:style-name="common-al">Toepassen van grond voor maken fundering t.b.v. uitbreiding school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7514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153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Fûgelliet, Ureter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46</meta:user-defined>
    <meta:user-defined meta:name="OVERHEIDop.GmbID/DC.identifier">gmb-2026-375146</meta:user-defined>
    <meta:user-defined meta:name="OVERHEIDop.versieInformatie"/>
  </office:meta>
</office:document-meta>
</file>