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Ald Duerswâld 2A, 9241WN Wijnje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juli 2026 heeft de gemeente een melding ontvangen voor activiteiten waarvoor geen vergunningplicht geldt op de locatie Ald Duerswâld 2A, 9241WN Wijnjewoude. De melding is geregistreerd onder zaaknummer Z2026-00004408. De melding betreft:</text:p>
            <text:p text:style-name="common-al">Toepassen van grond voor het ophogen van landbouwperceel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51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40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Ald Duerswâld 2A, 9241WN Wijnjewou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45</meta:user-defined>
    <meta:user-defined meta:name="OVERHEIDop.GmbID/DC.identifier">gmb-2026-375145</meta:user-defined>
    <meta:user-defined meta:name="OVERHEIDop.versieInformatie"/>
  </office:meta>
</office:document-meta>
</file>