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realiseren van sleufsilo's, Zuidlooërweg 11 7437PS Bath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30-06-2026</text:p>
            <text:p text:style-name="common-al">
            <text:span text:style-name="nadrukvet">Locatie:</text:span> Zuidlooërweg 11 7437PS Bathmen</text:p>
            <text:p text:style-name="common-al">
            <text:span text:style-name="nadrukvet">Zaakomschrijving:</text:span> het realiseren van sleufsilo's</text:p>
            <text:p text:style-name="common-al">
            <text:span text:style-name="nadrukvet">Zaaknummer:</text:span> Z2026-00006161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kuilvoer of vaste bijvoedermiddele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16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514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161</meta:user-defined>
    <meta:user-defined meta:name="DCTERMS.abstract">het realiseren van sleufsilo'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realiseren van sleufsilo's, Zuidlooërweg 11 7437PS Bathm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44</meta:user-defined>
    <meta:user-defined meta:name="OVERHEIDop.GmbID/DC.identifier">gmb-2026-375144</meta:user-defined>
    <meta:user-defined meta:name="OVERHEIDop.versieInformatie"/>
  </office:meta>
</office:document-meta>
</file>