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Vlaslaan, Beet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juli 2026 heeft de gemeente een melding ontvangen voor activiteiten waarvoor geen vergunningplicht geldt op de locatie Vlaslaan, Beetsterzwaag. De melding is geregistreerd onder zaaknummer Z2026-00004588. De melding betreft:</text:p>
            <text:p text:style-name="common-al">Toepassen van grond op of in de landbodem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psterland.nl of telefoonnummer 0512 38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7514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psterland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588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Vlaslaan, Beetsterzwaa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42</meta:user-defined>
    <meta:user-defined meta:name="OVERHEIDop.GmbID/DC.identifier">gmb-2026-375142</meta:user-defined>
    <meta:user-defined meta:name="OVERHEIDop.versieInformatie"/>
  </office:meta>
</office:document-meta>
</file>