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BQ Monterra op 8 augustus 2026, binnentuin Monerraflat aan de Joke Smitl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8 juli 2026 is een melding evenement ontvangen voor de locatie binnentuin Monerraflat aan de Joke Smitlaan. De melding is geregistreerd onder zaaknummer Z2026-00007466. De melding betreft BBQ Monterra op 8 augustus 2026.</text:p>
            <text:p text:style-name="common-al">
            <text:span text:style-name="nadrukvet">Wijziging datum evenement</text:span>
          </text:p>
            <text:p text:style-name="common-al">Eerder is gepubliceerd dat de BBQ op 15 augustus zou plaatsvinden (zie <text:a xlink:href="https://zoek.officielebekendmakingen.nl/gmb-2026-367819.html" xlink:type="simple">Gemeenteblad 2026, 367819</text:a>). De organisatie heeft echter gemeld dat het evenement is verplaatst naar 8 augustus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746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751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evenementmelding</meta:user-defined>
    <meta:user-defined meta:name="OVERHEIDop.referentienummer">Rx.Mission zaak Z2026-00007466</meta:user-defined>
    <meta:user-defined meta:name="DCTERMS.abstract">Betreft: melding op locatie binnentuin Monerraflat aan de Joke Smitlaan</meta:user-defined>
    <dc:language>nl</dc:language>
    <meta:user-defined meta:name="OVERHEIDop.locatietype/OVERHEIDop.gebiedsmarkering">Punt</meta:user-defined>
    <meta:user-defined meta:name="DC.title">Melding BBQ Monterra op 8 augustus 2026, binnentuin Monerraflat aan de Joke Smitlaa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37</meta:user-defined>
    <meta:user-defined meta:name="OVERHEIDop.GmbID/DC.identifier">gmb-2026-375137</meta:user-defined>
    <meta:user-defined meta:name="OVERHEIDop.versieInformatie"/>
  </office:meta>
</office:document-meta>
</file>