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J.C. van Wessemstraat 51, 1501 VK Zaandam - het bouwen van een dakkapel op voor- en achte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666 - het bouwen van een dakkapel op voor- en achterdakvlak van de woning op de locatie J.C. van Wessemstraat 51, 1501 VK Zaandam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1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66</meta:user-defined>
    <dc:language>nl</dc:language>
    <meta:user-defined meta:name="OVERHEIDop.locatietype/OVERHEIDop.gebiedsmarkering">Punt</meta:user-defined>
    <meta:user-defined meta:name="DC.title">Verleende omgevingsvergunning - J.C. van Wessemstraat 51, 1501 VK Zaandam - het bouwen van een dakkapel op voor- en achterdakvlak van de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22</meta:user-defined>
    <meta:user-defined meta:name="OVERHEIDop.GmbID/DC.identifier">gmb-2026-375122</meta:user-defined>
    <meta:user-defined meta:name="OVERHEIDop.versieInformatie"/>
  </office:meta>
</office:document-meta>
</file>