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nieuwe werkplaats Maquette bouw aan Bredaseweg 129, 4904 SB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uitgebreid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 Bredaseweg 129, Het bouwen van een nieuwe werkplaats Maquette bouw (1101931 ontvangen 20-07-2026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. Gelieve het referentienummer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7512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2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2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01931</meta:user-defined>
    <dc:language>nl</dc:language>
    <meta:user-defined meta:name="OVERHEIDop.locatietype/OVERHEIDop.gebiedsmarkering">Punt</meta:user-defined>
    <meta:user-defined meta:name="DC.title">Aanvraag vergunning voor het bouwen van een nieuwe werkplaats Maquette bouw aan Bredaseweg 129, 4904 SB Oosterhou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75121</meta:user-defined>
    <meta:user-defined meta:name="OVERHEIDop.GmbID/DC.identifier">gmb-2026-375121</meta:user-defined>
    <meta:user-defined meta:name="OVERHEIDop.versieInformatie"/>
  </office:meta>
</office:document-meta>
</file>