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oorniksestraat 59, 2587 X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duurzamen en veranderen van het pand Doorniksestraat 59 door het plaatsen van een carport met PV-panelen voor de garage op het achtererf en het plaatsen van een buiten-unit/ warmtepomp en ook het maken van een zwembad op het zijerf</text:p>
            <text:p text:style-name="common-al"/>
            <text:p text:style-name="common-al">Ons kenmerk: VTH2026-6577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oorniksestraat 59, 2587 X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1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772</meta:user-defined>
    <meta:user-defined meta:name="DCTERMS.abstract">het verduurzamen en veranderen van het pand Doorniksestraat 59 door het plaatsen van een carport met PV-panelen voor de garage op het achtererf en het plaatsen van een buiten-unit/ warmtepomp en ook het maken van een zwembad op het zijerf</meta:user-defined>
    <dc:language>nl</dc:language>
    <meta:user-defined meta:name="OVERHEIDop.locatietype/OVERHEIDop.gebiedsmarkering">Punt</meta:user-defined>
    <meta:user-defined meta:name="DC.title">Omgevingsvergunning - Aangevraagd, Doorniksestraat 59, 2587 XK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20</meta:user-defined>
    <meta:user-defined meta:name="OVERHEIDop.GmbID/DC.identifier">gmb-2026-375120</meta:user-defined>
    <meta:user-defined meta:name="OVERHEIDop.versieInformatie"/>
  </office:meta>
</office:document-meta>
</file>