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, Veenweg 28 c, 9728 NM Groning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aan Veenweg 28c  te Groningen, dossiernummer GRN-00039129 </text:p>
            <text:p text:style-name="common-al">De volgende activiteiten zijn aangevraagd: </text:p>
            <text:p text:style-name="common-al">- Flora- en fauna-activiteit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51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natuur</meta:user-defined>
    <meta:user-defined meta:name="OVERHEIDop.referentienummer">GRN-0003912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vellen van 1 boom, Veenweg 28 c, 9728 NM Groningen,</meta:user-defined>
    <meta:user-defined meta:name="OVERHEIDop.datumEindeReactietermijn">2026-09-15</meta:user-defined>
    <meta:user-defined meta:name="OVERHEIDop.terinzageleggingBG">https://groningen.lokalebekendmakingen.nl/case/1:9822:30564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7</meta:user-defined>
    <meta:user-defined meta:name="OVERHEIDop.GmbID/DC.identifier">gmb-2026-375117</meta:user-defined>
    <meta:user-defined meta:name="OVERHEIDop.versieInformatie"/>
  </office:meta>
</office:document-meta>
</file>