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Hobbemakade 30B 1071X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Hobbemakade 30B 1071XK Amsterdam</text:p>
            <text:p text:style-name="common-al">Datum ontvangst: 31-07-2026</text:p>
            <text:p text:style-name="common-al">Zaaknummer: Z2026-03423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1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3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Hobbemakade 30B 1071XK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5</meta:user-defined>
    <meta:user-defined meta:name="OVERHEIDop.GmbID/DC.identifier">gmb-2026-375115</meta:user-defined>
    <meta:user-defined meta:name="OVERHEIDop.versieInformatie"/>
  </office:meta>
</office:document-meta>
</file>