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sluit maatwerkvoorschriften voor het aanvragen van maatwerkvoorschriften geluid ivm aanleg padelbanen op de locatie Hoefseweg 27 te Millingen aan de Rijn zaaknummer Z26AM.00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besluit maatwerkvoorschriften ontvangen.</text:p>
            <text:p text:style-name="common-al">
            <text:span text:style-name="nadrukvet">Aanvraagdatum:</text:span> 3 augustus 2026 </text:p>
            <text:p text:style-name="common-al">
            <text:span text:style-name="nadrukvet">DSO-kenmerk:</text:span> 2026080301088</text:p>
            <text:p text:style-name="common-al">
            <text:span text:style-name="nadrukvet">Voor:</text:span> het aanvragen van maatwerkvoorschriften geluid ivm aanleg padelbanen </text:p>
            <text:p text:style-name="common-al">
            <text:span text:style-name="nadrukvet">Locatie:</text:span> Hoefseweg 27 te Millingen aan de Rijn </text:p>
            <text:p text:style-name="common-al">
            <text:span text:style-name="nadrukvet">Ons zaaknummer:</text:span> Z26AM.0015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M.0015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7511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1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besluit maatwerkvoorschriften voor het aanvragen van maatwerkvoorschriften geluid ivm aanleg padelbanen op de locatie Hoefseweg 27 te Millingen aan de Rijn zaaknummer Z26AM.001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12</meta:user-defined>
    <meta:user-defined meta:name="OVERHEIDop.GmbID/DC.identifier">gmb-2026-375112</meta:user-defined>
    <meta:user-defined meta:name="OVERHEIDop.versieInformatie"/>
  </office:meta>
</office:document-meta>
</file>