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houden van jongvee, Zuidlooërweg 11 7437PS Ba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Zuidlooërweg 11 7437PS Bathmen</text:p>
            <text:p text:style-name="common-al">
            <text:span text:style-name="nadrukvet">Zaakomschrijving:</text:span> het houden van jongvee</text:p>
            <text:p text:style-name="common-al">
            <text:span text:style-name="nadrukvet">Zaaknummer:</text:span> Z2026-00006160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Dierenverblijv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16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51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160</meta:user-defined>
    <meta:user-defined meta:name="DCTERMS.abstract">het houden van jongve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houden van jongvee, Zuidlooërweg 11 7437PS Bath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1</meta:user-defined>
    <meta:user-defined meta:name="OVERHEIDop.GmbID/DC.identifier">gmb-2026-375111</meta:user-defined>
    <meta:user-defined meta:name="OVERHEIDop.versieInformatie"/>
  </office:meta>
</office:document-meta>
</file>