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Johan Cruijff Boulevard 590, Amsterdam - Verbouwen bestaande verdiepingsvloer in foyer AFAS Live tot toiletgroep - Live Nation Venues (Netherland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bouwen van een bestaande verdiepingsvloer in de foyer van AFAS Live tot een toiletgroep</text:p>
            <text:p text:style-name="common-al">Aanvrager: Live Nation Venues (Netherlands) B.V.</text:p>
            <text:p text:style-name="common-al">Zaaknummer: OD2026-0048780</text:p>
            <text:p text:style-name="common-al">DSO nummer: 2026070101501</text:p>
            <text:p text:style-name="common-al">Ontvangstdatum aanvraag: 01-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09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780</meta:user-defined>
    <meta:user-defined meta:name="DCTERMS.abstract">het verbouwen van een bestaande verdiepingsvloer in de foyer van AFAS Live tot een toiletgroep</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Johan Cruijff Boulevard 590, Amsterdam - Verbouwen bestaande verdiepingsvloer in foyer AFAS Live tot toiletgroep - Live Nation Venues (Netherlands) B.V.</meta:user-defined>
    <meta:user-defined meta:name="DCTERMS.W3CDTF/DCTERMS.available">2026-08-06</meta:user-defined>
    <meta:user-defined meta:name="DCTERMS.W3CDTF/OVERHEIDop.jaargang">2026</meta:user-defined>
    <meta:user-defined meta:name="OVERHEIDop.publicationIssue">375096</meta:user-defined>
    <meta:user-defined meta:name="OVERHEIDop.GmbID/DC.identifier">gmb-2026-375096</meta:user-defined>
    <meta:user-defined meta:name="OVERHEIDop.versieInformatie"/>
  </office:meta>
</office:document-meta>
</file>