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Jacob Catskade 60 Amsterdam , 9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Stichting Watermaatschappij Amsterdam</text:p>
            <text:p text:style-name="common-al">Zaaknummer: OD2026-0049129</text:p>
            <text:p text:style-name="common-al">DSO nummer: 2026073000135</text:p>
            <text:p text:style-name="common-al">Ontvangstdatum melding: 30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8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9129</meta:user-defined>
    <meta:user-defined meta:name="DCTERMS.abstract">01.2488-396 Jacob Catskade 60-62 1</meta:user-defined>
    <dc:language>nl</dc:language>
    <meta:user-defined meta:name="OVERHEIDop.locatietype/OVERHEIDop.gebiedsmarkering">Vlak</meta:user-defined>
    <meta:user-defined meta:name="DC.title">Melding graven bodem - Nabij Jacob Catskade 60 Amsterdam , 9 meter richting noordwest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86</meta:user-defined>
    <meta:user-defined meta:name="OVERHEIDop.GmbID/DC.identifier">gmb-2026-375086</meta:user-defined>
    <meta:user-defined meta:name="OVERHEIDop.versieInformatie"/>
  </office:meta>
</office:document-meta>
</file>