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Spaarnberglaan nabij 1 t/m 28, Santpoort-Zuid, kappen 1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Spaarnberglaan nabij 1 t/m 28, Santpoort-Zuid, kappen 12 bomen</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last-al">Spaarnberglaan nabij 1 t/m 28, Santpoort-Zuid, kappen 12 bomen (31-07-2026) 0453416664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0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4534166642</meta:user-defined>
    <dc:language>nl</dc:language>
    <meta:user-defined meta:name="OVERHEIDop.locatietype/OVERHEIDop.gebiedsmarkering">Vlak</meta:user-defined>
    <meta:user-defined meta:name="DC.title">Ingediende aanvraag omgevingsvergunning Spaarnberglaan nabij 1 t/m 28, Santpoort-Zuid, kappen 12 bomen</meta:user-defined>
    <meta:user-defined meta:name="DCTERMS.W3CDTF/DCTERMS.available">2026-08-06</meta:user-defined>
    <meta:user-defined meta:name="DCTERMS.W3CDTF/OVERHEIDop.jaargang">2026</meta:user-defined>
    <meta:user-defined meta:name="OVERHEIDop.publicationIssue">375085</meta:user-defined>
    <meta:user-defined meta:name="OVERHEIDop.GmbID/DC.identifier">gmb-2026-375085</meta:user-defined>
    <meta:user-defined meta:name="OVERHEIDop.versieInformatie"/>
  </office:meta>
</office:document-meta>
</file>