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Middenweg 113 Amsterdam , 40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8520</text:p>
            <text:p text:style-name="common-al">DSO nummer: 2026072700870</text:p>
            <text:p text:style-name="common-al">Ontvangstdatum melding: 27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520</meta:user-defined>
    <meta:user-defined meta:name="DCTERMS.abstract">261030699, Middenweg 60 - 155, Hugo de Vrieslaan 4 Amsterdam (O.W.)</meta:user-defined>
    <dc:language>nl</dc:language>
    <meta:user-defined meta:name="OVERHEIDop.locatietype/OVERHEIDop.gebiedsmarkering">Vlak</meta:user-defined>
    <meta:user-defined meta:name="DC.title">Melding graven bodem - Nabij Middenweg 113 Amsterdam , 40 meter richting noordoost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78</meta:user-defined>
    <meta:user-defined meta:name="OVERHEIDop.GmbID/DC.identifier">gmb-2026-375078</meta:user-defined>
    <meta:user-defined meta:name="OVERHEIDop.versieInformatie"/>
  </office:meta>
</office:document-meta>
</file>