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Rustenburgerstraat 12 Amsterdam , 5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Asbestos &amp; Demolition Support B.V.</text:p>
            <text:p text:style-name="common-al">Zaaknummer: OD2026-0046602</text:p>
            <text:p text:style-name="common-al">DSO nummer: 2026071700351</text:p>
            <text:p text:style-name="common-al">Ontvangstdatum melding: 1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602</meta:user-defined>
    <meta:user-defined meta:name="DCTERMS.abstract">BM6973 Rustenburgerstraat 10-12/Kuipersstraat 17-19 Amsterdam - melding graven</meta:user-defined>
    <dc:language>nl</dc:language>
    <meta:user-defined meta:name="OVERHEIDop.locatietype/OVERHEIDop.gebiedsmarkering">Vlak</meta:user-defined>
    <meta:user-defined meta:name="DC.title">Melding graven bodem - Nabij Rustenburgerstraat 12 Amsterdam , 5 meter richting zuidoos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73</meta:user-defined>
    <meta:user-defined meta:name="OVERHEIDop.GmbID/DC.identifier">gmb-2026-375073</meta:user-defined>
    <meta:user-defined meta:name="OVERHEIDop.versieInformatie"/>
  </office:meta>
</office:document-meta>
</file>