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2 kleine dakkapellen aan voorzijde, nieuwe isolatie en verstevigen voorgevel en dakconstructie BOPA, Magdalena Moonsstraat 9A 2313ZA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text:p>
            <text:p text:style-name="common-al">
            <text:span text:style-name="nadrukvet">Kenmerk:</text:span> Z/26/3974934</text:p>
            <text:p text:style-name="common-al">
            <text:span text:style-name="nadrukvet">Ingekomen:</text:span> 07-04-2026</text:p>
            <text:p text:style-name="common-al">
            <text:span text:style-name="nadrukvet">Datum besluit:</text:span> 03-08-2026</text:p>
            <text:p text:style-name="common-al">
            <text:span text:style-name="nadrukvet">Locatie:</text:span> Magdalena Moonsstraat 9A 2313ZA Leiden</text:p>
            <text:p text:style-name="common-al">
            <text:span text:style-name="nadrukvet">Projectomschrijving:</text:span> plaatsen 2 kleine dakkapellen aan voorzijde, nieuwe isolatie en verstevigen voorgevel en dakconstructie 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4934</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50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4934</meta:user-defined>
    <meta:user-defined meta:name="DCTERMS.abstract">plaatsen 2 kleine dakkapellen aan voorzijde, nieuwe isolatie en verstevigen voorgevel en dakconstructie Bop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2 kleine dakkapellen aan voorzijde, nieuwe isolatie en verstevigen voorgevel en dakconstructie BOPA, Magdalena Moonsstraat 9A 2313ZA Leiden</meta:user-defined>
    <meta:user-defined meta:name="DCTERMS.W3CDTF/DCTERMS.available">2026-08-13</meta:user-defined>
    <meta:user-defined meta:name="DCTERMS.W3CDTF/OVERHEIDop.jaargang">2026</meta:user-defined>
    <meta:user-defined meta:name="OVERHEIDop.externeBijlage">Samenvatting 000 (2026040702302)|exb-2026-28026</meta:user-defined>
    <meta:user-defined meta:name="OVERHEIDop.publicationIssue">375071</meta:user-defined>
    <meta:user-defined meta:name="OVERHEIDop.GmbID/DC.identifier">gmb-2026-375071</meta:user-defined>
    <meta:user-defined meta:name="OVERHEIDop.versieInformatie"/>
  </office:meta>
</office:document-meta>
</file>