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laatsen buitenunits airco-installatie, Druckerstraat 1B, 1E, 1F en 1G 2312VB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text:p>
            <text:p text:style-name="common-al">
            <text:span text:style-name="nadrukvet">Kenmerk:</text:span> Z/26/3996087</text:p>
            <text:p text:style-name="common-al">
            <text:span text:style-name="nadrukvet">Ingekomen:</text:span> 28-05-2026</text:p>
            <text:p text:style-name="common-al">
            <text:span text:style-name="nadrukvet">Datum besluit:</text:span> 03-08-2026</text:p>
            <text:p text:style-name="common-al">
            <text:span text:style-name="nadrukvet">Locatie:</text:span> Druckerstraat 1B 2312VB Leiden, Druckerstraat 1E 2312VB Leiden, Druckerstraat 1F 2312VB Leiden, Druckerstraat 1G 2312VB Leiden</text:p>
            <text:p text:style-name="common-al">
            <text:span text:style-name="nadrukvet">Projectomschrijving:</text:span> plaatsen buitenunits airco-installatie</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96087</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506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6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6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96087</meta:user-defined>
    <meta:user-defined meta:name="DCTERMS.abstract">plaatsen buitenunits airco-installatie</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ende omgevingsvergunning, plaatsen buitenunits airco-installatie, Druckerstraat 1B, 1E, 1F en 1G 2312VB Leiden</meta:user-defined>
    <meta:user-defined meta:name="DCTERMS.W3CDTF/DCTERMS.available">2026-08-13</meta:user-defined>
    <meta:user-defined meta:name="DCTERMS.W3CDTF/OVERHEIDop.jaargang">2026</meta:user-defined>
    <meta:user-defined meta:name="OVERHEIDop.externeBijlage">LEIDEN_202605_GFO_ZAKEN_833763_Samenvatting 000|exb-2026-28025</meta:user-defined>
    <meta:user-defined meta:name="OVERHEIDop.publicationIssue">375065</meta:user-defined>
    <meta:user-defined meta:name="OVERHEIDop.GmbID/DC.identifier">gmb-2026-375065</meta:user-defined>
    <meta:user-defined meta:name="OVERHEIDop.versieInformatie"/>
  </office:meta>
</office:document-meta>
</file>