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Horecabedrijf Jermain Experience BV, Ten Hagestraat 2 5611E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1125 </text:p>
            <text:p text:style-name="common-al"> Omschrijving: Horecabedrijf Jermain Experience BV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Ten Hagestraat 2 5611EG Eindhoven</text:p>
              </text:list-item>
            </text:list>
            <text:p text:style-name="common-al"> Soort aanvraag: Gebruik openbare ruimte </text:p>
            <text:p text:style-name="common-al"> Besluit: Verleend onbepaalde tijd </text:p>
            <text:p text:style-name="common-al"> Datum verzending: 04-08-2026 </text:p>
            <text:p text:style-name="common-al"> Heeft u direct belang bij deze beslissing? Dan kunt u binnen zes weken, na 04-08-2026, schriftelijk bezwaar maken. U kunt het bezwaarschrift richten aan de burgemeester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06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6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1125</meta:user-defined>
    <meta:user-defined meta:name="DCTERMS.abstract">Horecabedrijf Jermain Experience BV</meta:user-defined>
    <dc:language>nl</dc:language>
    <meta:user-defined meta:name="OVERHEIDop.locatietype/OVERHEIDop.gebiedsmarkering">Punt</meta:user-defined>
    <meta:user-defined meta:name="DC.title">Besluit: Horecabedrijf Jermain Experience BV, Ten Hagestraat 2 5611EG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64</meta:user-defined>
    <meta:user-defined meta:name="OVERHEIDop.GmbID/DC.identifier">gmb-2026-375064</meta:user-defined>
    <meta:user-defined meta:name="OVERHEIDop.versieInformatie"/>
  </office:meta>
</office:document-meta>
</file>