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Jermain Experience B.V., Ten Hagestraat 2 5611E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1120 </text:p>
            <text:p text:style-name="common-al"> Omschrijving: horecabedrijf Jermain Experience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en Hagestraat 2 5611EG Eindhoven</text:p>
              </text:list-item>
            </text:list>
            <text:p text:style-name="common-al"> Soort aanvraag: Alcoholwet </text:p>
            <text:p text:style-name="common-al"> Besluit: Verleend onbepaalde tij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0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1120</meta:user-defined>
    <meta:user-defined meta:name="DCTERMS.abstract">horecabedrijf Jermain Experience B.V.</meta:user-defined>
    <dc:language>nl</dc:language>
    <meta:user-defined meta:name="OVERHEIDop.locatietype/OVERHEIDop.gebiedsmarkering">Punt</meta:user-defined>
    <meta:user-defined meta:name="DC.title">Besluit: horecabedrijf Jermain Experience B.V., Ten Hagestraat 2 5611EG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60</meta:user-defined>
    <meta:user-defined meta:name="OVERHEIDop.GmbID/DC.identifier">gmb-2026-375060</meta:user-defined>
    <meta:user-defined meta:name="OVERHEIDop.versieInformatie"/>
  </office:meta>
</office:document-meta>
</file>