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tanken met waterstof van voertuigen of werktuigen, Pascalstraat 24, 26 en 32 7701SE Dedem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4 augustus 2026</text:span>
          </text:p>
            <text:p text:style-name="common-al">
            <text:span text:style-name="nadrukvet">Locatie:</text:span> Pascalstraat 24 7701SE Dedemsvaart, Pascalstraat 26 7701SE Dedemsvaart, Pascalstraat 32 7701SE Dedemsvaart</text:p>
            <text:p text:style-name="common-al">
            <text:span text:style-name="nadrukvet">Zaakomschrijving:</text:span> het tanken met waterstof van voertuigen of werktuigen</text:p>
            <text:p text:style-name="common-al">
            <text:span text:style-name="nadrukvet">Zaaknummer:</text:span> 120008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ankstation</text:p>
              </text:list-item>
            </text:list>
            <text:p text:style-name="common-al">
            <text:span text:style-name="nadrukvet">Wij hebben besloten de aanvraag buiten behandeling te stellen</text:span>
          </text:p>
            <text:p text:style-name="common-al">Burgemeester en wethouders van Hardenberg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Digitaal via <text:a xlink:href="https://officielebekendmakingen.nl" xlink:type="simple">officielebekendmakingen.nl</text:a></text:p>
            <text:p text:style-name="common-al">- Aan de balie, maak hiervoor een afspraak. Dit kunt u via <text:a xlink:href="https://hardenberg.nl/contact" xlink:type="simple">hardenberg.nl/contact</text:a>. Of bel naar 14 0523. Wilt u hierbij het zaaknummer 1200087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008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50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rdenber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200087</meta:user-defined>
    <meta:user-defined meta:name="DCTERMS.abstract">het tanken met waterstof van voertuigen of werktui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Buiten behandeling stellen van aanvraag omgevingsvergunning, het tanken met waterstof van voertuigen of werktuigen, Pascalstraat 24, 26 en 32 7701SE Dedemsvaa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75059</meta:user-defined>
    <meta:user-defined meta:name="OVERHEIDop.GmbID/DC.identifier">gmb-2026-375059</meta:user-defined>
    <meta:user-defined meta:name="OVERHEIDop.versieInformatie"/>
  </office:meta>
</office:document-meta>
</file>