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osterengweg 44 B, 1212 CN Hilversum, Verzoeklocatie 2026080300986 (wijzigen gebruik ten behoeve van aanvraag exploitatievergunning); 1994430; 03-08-2026; Status: Aanvraag ontvangen, gemeente Hilversu</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Oosterengweg 44 B, 1212 CN Hilversum, Verzoeklocatie 2026080300986 (wijzigen gebruik ten behoeve van aanvraag exploitatievergunning); 1994430; 03-08-2026; Status: Aanvraag ontvangen, gemeente Hilversum</text:p>
            <text:p text:style-name="common-al">
            
          </text:p>
            <text:p text:style-name="common-al">Datum indiening aanvraag: 0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50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94430</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Oosterengweg 44 B, 1212 CN Hilversum, Verzoeklocatie 2026080300986 (wijzigen gebruik ten behoeve van aanvraag exploitatievergunning); 1994430; 03-08-2026; Status: Aanvraag ontvangen, gemeente Hilversu</meta:user-defined>
    <meta:user-defined meta:name="DCTERMS.W3CDTF/DCTERMS.available">2026-08-06</meta:user-defined>
    <meta:user-defined meta:name="DCTERMS.W3CDTF/OVERHEIDop.jaargang">2026</meta:user-defined>
    <meta:user-defined meta:name="OVERHEIDop.publicationIssue">375058</meta:user-defined>
    <meta:user-defined meta:name="OVERHEIDop.GmbID/DC.identifier">gmb-2026-375058</meta:user-defined>
    <meta:user-defined meta:name="OVERHEIDop.versieInformatie"/>
  </office:meta>
</office:document-meta>
</file>