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Fortuinweg 1, 1544 VT Zaandijk - het plaatsen van een waterberg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7640 - het plaatsen van een waterberging op de locatie Fortuinweg 1, 1544 VT Zaandijk</text:p>
            <text:p text:style-name="common-al">Aanvraag ontvangen: 13-07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7505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5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5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7640</meta:user-defined>
    <dc:language>nl</dc:language>
    <meta:user-defined meta:name="OVERHEIDop.locatietype/OVERHEIDop.gebiedsmarkering">Punt</meta:user-defined>
    <meta:user-defined meta:name="DC.title">Aanvraag omgevingsvergunning - Fortuinweg 1, 1544 VT Zaandijk - het plaatsen van een waterberging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51</meta:user-defined>
    <meta:user-defined meta:name="OVERHEIDop.GmbID/DC.identifier">gmb-2026-375051</meta:user-defined>
    <meta:user-defined meta:name="OVERHEIDop.versieInformatie"/>
  </office:meta>
</office:document-meta>
</file>