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ransformatorweg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Bob Autowas 25 jaar ter hoogte van Transformatorweg 37 in Amsterdam</text:p>
            <text:p text:style-name="common-al">Datum van: 14-09-2026</text:p>
            <text:p text:style-name="common-al">Datum t/m: 14-09-2026</text:p>
            <text:p text:style-name="common-al">Tijd van: 14:00</text:p>
            <text:p text:style-name="common-al">Tijd tot: 23:00</text:p>
            <text:p text:style-name="common-al">Bezoekers drukste moment: 450</text:p>
            <text:p text:style-name="common-al">Activiteiten: Viering van 25 jaar BOB Autowas. S middags programma voor zakelijke relaties en s avonds een viering samen met de relaties en het personeel. Smiddags wordt er een radio show gemaakt, in de avond is er live muziek / borrelen / foodbuffeten / live muzi</text:p>
            <text:p text:style-name="common-al">Ontvangen op: 17-06-2026</text:p>
            <text:p text:style-name="common-al">Kenmerk gemeente: Z/26/314877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777</meta:user-defined>
    <meta:user-defined meta:name="DCTERMS.abstract">Aanvraag voor een evenementenvergunning ter hoogte van adres Transformatorweg 37 in Amsterdam</meta:user-defined>
    <dc:language>nl</dc:language>
    <meta:user-defined meta:name="OVERHEIDop.locatietype/OVERHEIDop.gebiedsmarkering">Punt</meta:user-defined>
    <meta:user-defined meta:name="DC.title">Aanvraag evenementenvergunning Transformatorweg 3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7</meta:user-defined>
    <meta:user-defined meta:name="OVERHEIDop.GmbID/DC.identifier">gmb-2026-374987</meta:user-defined>
    <meta:user-defined meta:name="OVERHEIDop.versieInformatie"/>
  </office:meta>
</office:document-meta>
</file>