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oningsplei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Samen film kijken ter hoogte van Koningsplein 2 in Amsterdam</text:p>
            <text:p text:style-name="common-al">Toelichting locatie: Is het mogelijk om dit op t Spui te organiseren? Daar is meer plek om dit te doen?</text:p>
            <text:p text:style-name="common-al">Datum van: 06-08-2026</text:p>
            <text:p text:style-name="common-al">Datum t/m: 06-08-2026</text:p>
            <text:p text:style-name="common-al">Tijd van: 19:00</text:p>
            <text:p text:style-name="common-al">Tijd tot: 22:30</text:p>
            <text:p text:style-name="common-al">Bezoekers drukste moment: 150</text:p>
            <text:p text:style-name="common-al">Activiteiten: We gaan samen film kijken, The Adventures of Priscilla, Queen of the Desert. Het is een Australische komische roadmovie uit 1994.</text:p>
            <text:p text:style-name="common-al">Verzonden naar aanvrager op: 30-07-2026</text:p>
            <text:p text:style-name="common-al">Kenmerk gemeente: Z/26/3153717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153717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3717</meta:user-defined>
    <meta:user-defined meta:name="DCTERMS.abstract">Verleend: evenementenvergunning ter hoogte van adres Koningsplein 2 in Amsterdam</meta:user-defined>
    <dc:language>nl</dc:language>
    <meta:user-defined meta:name="OVERHEIDop.locatietype/OVERHEIDop.gebiedsmarkering">Punt</meta:user-defined>
    <meta:user-defined meta:name="DC.title">Besluit evenementenvergunning Verleend ter hoogte van Koningsplein 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3</meta:user-defined>
    <meta:user-defined meta:name="OVERHEIDop.GmbID/DC.identifier">gmb-2026-374983</meta:user-defined>
    <meta:user-defined meta:name="OVERHEIDop.versieInformatie"/>
  </office:meta>
</office:document-meta>
</file>