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eemsterstraat ter hoogte van nummer: 188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33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3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04</meta:user-defined>
    <meta:user-defined meta:name="DCTERMS.abstract">VZA 04-08 TVM parkeervak,Beemsterstraat 188 1024BJ, 20260812, Beemsterstraat ter hoogte van nummer: 188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18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0</meta:user-defined>
    <meta:user-defined meta:name="OVERHEIDop.GmbID/DC.identifier">gmb-2026-374970</meta:user-defined>
    <meta:user-defined meta:name="OVERHEIDop.versieInformatie"/>
  </office:meta>
</office:document-meta>
</file>