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Park Seminarie, Driebergen-Rijsenburg, Melding kleinschalig evenement buurtbijeenkomst op 4 september (RX2026-00001898, 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Park Seminarie, Driebergen-Rijsenburg, Melding kleinschalig evenement buurtbijeenkomst op 4 september (RX2026-00001898, 3 augustu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49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1898</meta:user-defined>
    <meta:user-defined meta:name="DCTERMS.abstract">Park Seminarie, Driebergen-Rijsenburg, Melding kleinschalig evenement buurtbijeenkomst op 4 september (RX2026-00001898, 3 augustus 2026)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Park Seminarie, Driebergen-Rijsenburg, Melding kleinschalig evenement buurtbijeenkomst op 4 september (RX2026-00001898, 3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8</meta:user-defined>
    <meta:user-defined meta:name="OVERHEIDop.GmbID/DC.identifier">gmb-2026-374928</meta:user-defined>
    <meta:user-defined meta:name="OVERHEIDop.versieInformatie"/>
  </office:meta>
</office:document-meta>
</file>