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geaccepteerde melding APV/Bijzondere wetten - Tromplaan 1, 3941VR Doorn, Melding gebruikmaken 5-jarige evenementenvergunning Zomerfeest op 11 september 2026 van 17:30 uur tot 19:30 uur (RX2026-00001624, 3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volgende melding op grond van de APV/Bijzondere wetten heeft geaccepteerd:</text:p>
            <text:p text:style-name="common-al">Tromplaan 1, 3941VR Doorn, Melding gebruikmaken 5-jarige evenementenvergunning Zomerfeest op 11 september 2026 van 17:30 uur tot 19:30 uur (RX2026-00001624, 3 augusuts 2026)</text:p>
            <text:p text:style-name="last-al">Belanghebbenden kunnen tegen deze beslissing(en) GEEN bezwaarschrift indienen bij de burgemeester of het college van burgemeester en wethouders van de gemeente Utrechtse Heuvelru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37492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2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2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X2026-00001624</meta:user-defined>
    <meta:user-defined meta:name="DCTERMS.abstract">Tromplaan 1, 3941VR Doorn, Melding gebruikmaken 5-jarige evenementenvergunning Zomerfeest op 11 september 2026 van 17:30 uur tot 19:30 uur (RX2026-00001624, 3 augustus 2026</meta:user-defined>
    <dc:language>nl</dc:language>
    <meta:user-defined meta:name="OVERHEIDop.locatietype/OVERHEIDop.gebiedsmarkering">Punt</meta:user-defined>
    <meta:user-defined meta:name="DC.title">Gemeente Utrechtse Heuvelrug, geaccepteerde melding APV/Bijzondere wetten - Tromplaan 1, 3941VR Doorn, Melding gebruikmaken 5-jarige evenementenvergunning Zomerfeest op 11 september 2026 van 17:30 uur tot 19:30 uur (RX2026-00001624, 3 augustus 2026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924</meta:user-defined>
    <meta:user-defined meta:name="OVERHEIDop.GmbID/DC.identifier">gmb-2026-374924</meta:user-defined>
    <meta:user-defined meta:name="OVERHEIDop.versieInformatie"/>
  </office:meta>
</office:document-meta>
</file>