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Willem de Zwijgerlaan, Doorn, Evenementenvergunning straatfeest op 12 september van 14.00 uur tot 00.00 uur (RX2026-00001689, 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volgende vergunning op grond van de APV/Bijzondere wetten heeft verleend:</text:p>
            <text:p text:style-name="common-al">Willem de Zwijgerlaan, Doorn, Evenementenvergunning straatfeest op 12 september van 14.00 uur tot 00.00 uur (RX2026-00001689, 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49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RX2026-00001689</meta:user-defined>
    <meta:user-defined meta:name="DCTERMS.abstract">Willem de Zwijgerlaan, Doorn, Evenementenvergunning straatfeest op 12 september van 14.00 uur tot 00.00 uur (RX2026-00001689, 3 augustus 2026)</meta:user-defined>
    <dc:language>nl</dc:language>
    <meta:user-defined meta:name="OVERHEIDop.locatietype/OVERHEIDop.gebiedsmarkering">Lijn</meta:user-defined>
    <meta:user-defined meta:name="DC.title">Gemeente Utrechtse Heuvelrug, verleende vergunning APV/Bijzondere wetten - Willem de Zwijgerlaan, Doorn, Evenementenvergunning straatfeest op 12 september van 14.00 uur tot 00.00 uur (RX2026-00001689, 3 augustus 2026)</meta:user-defined>
    <meta:user-defined meta:name="DCTERMS.W3CDTF/DCTERMS.available">2026-08-05</meta:user-defined>
    <meta:user-defined meta:name="DCTERMS.W3CDTF/OVERHEIDop.jaargang">2026</meta:user-defined>
    <meta:user-defined meta:name="OVERHEIDop.publicationIssue">374923</meta:user-defined>
    <meta:user-defined meta:name="OVERHEIDop.GmbID/DC.identifier">gmb-2026-374923</meta:user-defined>
    <meta:user-defined meta:name="OVERHEIDop.versieInformatie"/>
  </office:meta>
</office:document-meta>
</file>