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Zandpad 29, 3631NL Nieuwersluis - het tijdelijk plaatsen van caravan en aansluiten op water, elektra en riol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tijdelijk plaatsen van caravan en aansluiten op water, elektra en riolering op de locatie Zandpad 29, 3631NL Nieuwersluis.</text:p>
            <text:p text:style-name="common-al">Datum besluit: 3 augustus 2026</text:p>
            <text:p text:style-name="common-al">Zaaknummer: Z2026-00001637</text:p>
            <text:p text:style-name="common-al">U kunt bezwaar maken tot en met 14 september 2026</text:p>
            <text:p text:style-name="common-al">
            <text:span text:style-name="nadrukvet">Inzien</text:span>
          </text:p>
            <text:p text:style-name="common-al">U kunt de documenten met zaaknummer Z2026-00001637 tot 14 september 2026 inzien. Dit kan via de knop 'Bekijk documenten' aan de linkerkant van deze pagina, onder het kopje 'Extra informatie'. U kunt ook de link jeleefomgeving.nl/inzien/823214527/83fcf0d3-900d-47e8-a925-2188923783f3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4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491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1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637</meta:user-defined>
    <meta:user-defined meta:name="DCTERMS.abstract">Betreft: Beschikking op aanvraag op locatie Zandpad 29, 3631NL Nieuwersluis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Zandpad 29, 3631NL Nieuwersluis - het tijdelijk plaatsen van caravan en aansluiten op water, elektra en riolering</meta:user-defined>
    <meta:user-defined meta:name="OVERHEIDop.datumEindeReactietermijn">2026-09-14</meta:user-defined>
    <meta:user-defined meta:name="OVERHEIDop.terinzageleggingBG">https://jeleefomgeving.nl/inzien/823214527/83fcf0d3-900d-47e8-a925-2188923783f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912</meta:user-defined>
    <meta:user-defined meta:name="OVERHEIDop.GmbID/DC.identifier">gmb-2026-374912</meta:user-defined>
    <meta:user-defined meta:name="OVERHEIDop.versieInformatie"/>
  </office:meta>
</office:document-meta>
</file>