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Oostwaard 45 tot vlakbij Buitenweg 259 te Maarssen - het vervangen van een bestaande oeverbescherm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verleend voor het vervangen van een bestaande oeverbescherming op de locatie Oostwaard 45 tot vlakbij Buitenweg 259 te Maarssen.</text:p>
            <text:p text:style-name="common-al">Datum besluit: 3 augustus 2026</text:p>
            <text:p text:style-name="common-al">Zaaknummer: Z2026-00001177</text:p>
            <text:p text:style-name="common-al">U kunt bezwaar maken tot en met 14 september 2026</text:p>
            <text:p text:style-name="common-al">
            <text:span text:style-name="nadrukvet">Inzien</text:span>
          </text:p>
            <text:p text:style-name="common-al">U kunt de documenten met zaaknummer Z2026-00001177 tot 14 september 2026 inzien. Dit kan via de knop 'Bekijk documenten' aan de linkerkant van deze pagina, onder het kopje 'Extra informatie'. U kunt ook de link jeleefomgeving.nl/inzien/823214527/dc564e5f-1c15-4778-b139-a979a93de5c0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14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7491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1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1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177</meta:user-defined>
    <meta:user-defined meta:name="DCTERMS.abstract">Betreft: Beschikking op aanvraag op locatie Oostwaard 45 tot vlakbij Buitenweg 259 te Maarss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Gemeente Stichtse Vecht - Beschikking op aanvraag omgevingsvergunning Oostwaard 45 tot vlakbij Buitenweg 259 te Maarssen - het vervangen van een bestaande oeverbescherming</meta:user-defined>
    <meta:user-defined meta:name="OVERHEIDop.datumEindeReactietermijn">2026-09-14</meta:user-defined>
    <meta:user-defined meta:name="OVERHEIDop.terinzageleggingBG">https://jeleefomgeving.nl/inzien/823214527/dc564e5f-1c15-4778-b139-a979a93de5c0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910</meta:user-defined>
    <meta:user-defined meta:name="OVERHEIDop.GmbID/DC.identifier">gmb-2026-374910</meta:user-defined>
    <meta:user-defined meta:name="OVERHEIDop.versieInformatie"/>
  </office:meta>
</office:document-meta>
</file>