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ornelis Aarnoutsstraat 54 1106Z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het voordakvlak van de woning met verwijdering bestaande dakkapel</text:p>
            <text:p text:style-name="common-al">Zaakadres: Cornelis Aarnoutsstraat 54 1106ZG Amsterdam</text:p>
            <text:p text:style-name="common-al">Datum ontvangst: 08-06-2026</text:p>
            <text:p text:style-name="common-al">Zaaknummer: Z2026-025070</text:p>
            <text:p text:style-name="common-al">DSO-nummer: 202606080196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5070</meta:user-defined>
    <meta:user-defined meta:name="DCTERMS.abstract">plaatsen van een dakkapel op het voordakvlak van de woning met verwijdering bestaande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ornelis Aarnoutsstraat 54 1106ZG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09</meta:user-defined>
    <meta:user-defined meta:name="OVERHEIDop.GmbID/DC.identifier">gmb-2026-374909</meta:user-defined>
    <meta:user-defined meta:name="OVERHEIDop.versieInformatie"/>
  </office:meta>
</office:document-meta>
</file>