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gistreren/legaliseren van het brandveiligheidsconcept van het gebouw, Legmeerdijk 213, 1432KA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3 augustus 2026 een aanvraag voor een omgevingsvergunning ontvangen. De vergunning is aangevraagd voor het registreren/legaliseren van het brandveiligheidsconcept van het gebouw op locatie Legmeerdijk 213, 1432KA Aalsmeer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7623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7623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7623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49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23</meta:user-defined>
    <meta:user-defined meta:name="DCTERMS.abstract">Betreft: aanvraag op locatie Legmeerdijk 213, 1432KA Aalsmeer</meta:user-defined>
    <dc:language>nl</dc:language>
    <meta:user-defined meta:name="OVERHEIDop.locatietype/OVERHEIDop.gebiedsmarkering">Vlak</meta:user-defined>
    <meta:user-defined meta:name="DC.title">Aanvraag omgevingsvergunning voor het registreren/legaliseren van het brandveiligheidsconcept van het gebouw, Legmeerdijk 213, 1432KA Aals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07</meta:user-defined>
    <meta:user-defined meta:name="OVERHEIDop.GmbID/DC.identifier">gmb-2026-374907</meta:user-defined>
    <meta:user-defined meta:name="OVERHEIDop.versieInformatie"/>
  </office:meta>
</office:document-meta>
</file>