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fwijken van de regels voor het gebruik gronden / bebouwing (legalisatie) aan achter Hondsdijk 73 Koudekerk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30-07-2026</text:span>  een omgevingsvergunning verleend. De gemeente geeft hiermee toestemming voor het afwijken van de regels voor het gebruik gronden / bebouwing (legalisatie) aan achter Hondsdijk 73 Koudekerk aan den Rijn, geregistreerd onder nr. 04843847144.</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490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0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0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847144</meta:user-defined>
    <meta:user-defined meta:name="DCTERMS.abstract">Verleende vergunning voor het afwijken van de regels voor het gebruik gronden / bebouwing (legalisatie) aan achter Hondsdijk 73 Koudekerk aan den Rijn</meta:user-defined>
    <dc:language>nl</dc:language>
    <meta:user-defined meta:name="DC.title">Verleende vergunning voor het afwijken van de regels voor het gebruik gronden / bebouwing (legalisatie) aan achter Hondsdijk 73 Koudekerk aan den Rijn</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8024</meta:user-defined>
    <meta:user-defined meta:name="OVERHEIDop.publicationIssue">374905</meta:user-defined>
    <meta:user-defined meta:name="OVERHEIDop.GmbID/DC.identifier">gmb-2026-374905</meta:user-defined>
    <meta:user-defined meta:name="OVERHEIDop.versieInformatie"/>
  </office:meta>
</office:document-meta>
</file>