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rhuurvergunning Willem van Beijerenlaan 3, Willem van Beijerenlaan 3, 1181DX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3 augustus 2026 een aanvraag voor een woonruimte opkoopbescherming verhuurvergunning ontvangen. De vergunning is aangevraagd voor verhuurvergunning Willem van Beijerenlaan 3 op locatie Willem van Beijerenlaan 3, 1181DX Amstelveen.</text:p>
            <text:p text:style-name="common-al">De aanvraag is geregistreerd onder zaaknummer Z2026-00007657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657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490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7657</meta:user-defined>
    <meta:user-defined meta:name="DCTERMS.abstract">Betreft: aanvraag op locatie Willem van Beijerenlaan 3, 1181DX Amstelveen</meta:user-defined>
    <dc:language>nl</dc:language>
    <meta:user-defined meta:name="OVERHEIDop.locatietype/OVERHEIDop.gebiedsmarkering">Punt</meta:user-defined>
    <meta:user-defined meta:name="DC.title">Aanvraag vergunning voor verhuurvergunning Willem van Beijerenlaan 3, Willem van Beijerenlaan 3, 1181DX Amstelve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04</meta:user-defined>
    <meta:user-defined meta:name="OVERHEIDop.GmbID/DC.identifier">gmb-2026-374904</meta:user-defined>
    <meta:user-defined meta:name="OVERHEIDop.versieInformatie"/>
  </office:meta>
</office:document-meta>
</file>