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Courtine 8 1383BN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ozijnen en ramen vervangen voorgevel</text:p>
            <text:p text:style-name="common-al">Besluit: aanvraag ingetrokken</text:p>
            <text:p text:style-name="common-al">Ingetrokken op: 03-08-2026</text:p>
            <text:p text:style-name="common-al">Zaakadres: Courtine 8 1383BN Weesp</text:p>
            <text:p text:style-name="common-al">Zaaknummer: Z2026-031287</text:p>
            <text:p text:style-name="common-al">DSO-nummer: 2026071001119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9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287</meta:user-defined>
    <meta:user-defined meta:name="DCTERMS.abstract">Kozijnen en ramen vervangen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Courtine 8 1383BN Wees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97</meta:user-defined>
    <meta:user-defined meta:name="OVERHEIDop.GmbID/DC.identifier">gmb-2026-374897</meta:user-defined>
    <meta:user-defined meta:name="OVERHEIDop.versieInformatie"/>
  </office:meta>
</office:document-meta>
</file>