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plaatsen van een damwand (Oostdreef Hazerswoude) aan Oostdreef, Hazerswoude-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plaatsen van een damwand (Oostdreef Hazerswoude) aan Oostdreef, Hazerswoude-Dorp, geregistreerd onder nr. 04843914712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8-06-2026. De gemeente neemt daarover waarschijnlijk voor 24-09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7488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8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8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914712</meta:user-defined>
    <meta:user-defined meta:name="DCTERMS.abstract">Verlenging beslistermijn voor het plaatsen van een damwand (Oostdreef Hazerswoude) aan Oostdreef, Hazerswoude-Dorp</meta:user-defined>
    <dc:language>nl</dc:language>
    <meta:user-defined meta:name="OVERHEIDop.locatietype/OVERHEIDop.gebiedsmarkering">Vlak</meta:user-defined>
    <meta:user-defined meta:name="DC.title">Verlenging beslistermijn voor het plaatsen van een damwand (Oostdreef Hazerswoude) aan Oostdreef, Hazerswoude-Dorp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89</meta:user-defined>
    <meta:user-defined meta:name="OVERHEIDop.GmbID/DC.identifier">gmb-2026-374889</meta:user-defined>
    <meta:user-defined meta:name="OVERHEIDop.versieInformatie"/>
  </office:meta>
</office:document-meta>
</file>