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vergunning c.q. ontheffing (evenement/ontheffing alcoholwet/tijdelijke verkeersmaatregelen) Speelweek El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of het college van burgemeester en wethouders van de gemeente Rhenen maakt/maken bekend in de periode van donderdag 23 tot en met vrijdag 31 juli 2026 de volgende vergunningen c.q. ontheffingen zijn verleend:</text:p>
            <text:p text:style-name="common-al"/>
            <text:p text:style-name="tussenkopcur">24 juli 2026</text:p>
            <text:p text:style-name="tussenkopcur">Evenementen/ activiteiten - (burg.)</text:p>
            <text:p text:style-name="common-al">- Stichting Speelweek Elst (U) = Speelweek in Elst van zaterdag 22 t/m vrijdag 28 augustus 2026 van 08.30 uur tot 00.00 uur (m.u.v. de zondag) in de tent en op het grasveld aan de Beatrixstraat/Margrietstraat in Elst.</text:p>
            <text:p text:style-name="tussenkopcur">Ontheffing Alcoholwet (tijdelijk) - (burg.)</text:p>
            <text:p text:style-name="common-al">- Stichting Speelweek Elst (U) = schenken/verkopen van zwak-alcoholhoudende dranken tijdens de Speelweek in Elst van zaterdag 22 t/m donderdag 27 augustus 2026 (m.u.v. de zondag) van 18.00 uur tot 00.00 uur in de feesttent op het grasveld aan de Beatrixstraat/Margrietstraat in Elst.</text:p>
            <text:p text:style-name="tussenkopcur">Algemeen</text:p>
            <text:p text:style-name="tussenkopcur">Tijdelijke verkeersmaatregelen; t.b.v.</text:p>
            <text:p text:style-name="common-al">- de ‘Speelweek’ in Elst wordt een gedeelte van de Beatrixstraat (tussen de Schoolweg en de Margrietstraat) in Elst afgesloten voor al het verkeer op donderdag 27 augustus 2026 van 17.30 uur tot 20.30 uur. </text:p>
            <text:p text:style-name="common-al"/>
            <text:p text:style-name="common-al">Tegen definitieve besluiten van het gemeentebestuur kunt u binnen zes weken na de datum van bekendmaking van het besluit aan de aanvrager een schriftelijk en gemotiveerd bezwaarschrift indienen.</text:p>
            <text:p text:style-name="common-al"/>
            <text:p text:style-name="common-al">Het bezwaarschrift moet gericht worden aan het gemeentebestuur t.a.v. de commissie bezwaarschriften, Postbus 201, 3910 AE Rhenen. Op de enveloppe dient u in de linkerbovenhoek te vermelden: “bezwaarschrift”.</text:p>
            <text:p text:style-name="common-al"/>
            <text:p text:style-name="last-al">In het gemeentehuis kunt u de brochure ‘Bezwaar en beroep tegen beslissingen van de overheid afhalen. In deze brochure kun u alle informatie vinden over het indienen van een bezwaarschrif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748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Verkeer | Organisatie en belei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Vlak</meta:user-defined>
    <meta:user-defined meta:name="DC.title">Gemeente Rhenen – vergunning c.q. ontheffing (evenement/ontheffing alcoholwet/tijdelijke verkeersmaatregelen) Speelweek Elst</meta:user-defined>
    <meta:user-defined meta:name="DCTERMS.W3CDTF/DCTERMS.available">2026-08-05</meta:user-defined>
    <meta:user-defined meta:name="DCTERMS.W3CDTF/OVERHEIDop.jaargang">2026</meta:user-defined>
    <meta:user-defined meta:name="OVERHEIDop.publicationIssue">374879</meta:user-defined>
    <meta:user-defined meta:name="OVERHEIDop.GmbID/DC.identifier">gmb-2026-374879</meta:user-defined>
    <meta:user-defined meta:name="OVERHEIDop.versieInformatie"/>
  </office:meta>
</office:document-meta>
</file>