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Van Hessen-Kasselstraat 84, 5021E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7 mei 2026, geregistreerd onder zaak(nummer) Z2026-00006644, aangaande:</text:p>
            <text:p text:style-name="common-al">Omschrijving: <text:span text:style-name="nadrukvet">Plaatsen van de buitenunit van de warmtepomp aan de zijgevel van de woning</text:span></text:p>
            <text:p text:style-name="common-al">Locatie: <text:span text:style-name="nadrukvet">Van Hessen-Kasselstraat 84, 5021ET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64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6644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8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44</meta:user-defined>
    <meta:user-defined meta:name="DCTERMS.abstract">Z2026-00006644 - Plaatsen van de buitenunit van de warmtepomp aan de zijgevel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, Van Hessen-Kasselstraat 84, 5021ET Til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78</meta:user-defined>
    <meta:user-defined meta:name="OVERHEIDop.GmbID/DC.identifier">gmb-2026-374878</meta:user-defined>
    <meta:user-defined meta:name="OVERHEIDop.versieInformatie"/>
  </office:meta>
</office:document-meta>
</file>