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s Margrietstraat 10 1077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kozijnen in de voor- en zijgevel</text:p>
            <text:p text:style-name="common-al">Zaakadres: Prinses Margrietstraat 10 1077LA Amsterdam</text:p>
            <text:p text:style-name="common-al">Datum ontvangst: 26-05-2026</text:p>
            <text:p text:style-name="common-al">Zaaknummer: Z2026-022758</text:p>
            <text:p text:style-name="common-al">DSO-nummer: 20260526008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2758</meta:user-defined>
    <meta:user-defined meta:name="DCTERMS.abstract">wijzigen van kozijnen in de voor- en zij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s Margrietstraat 10 1077LA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73</meta:user-defined>
    <meta:user-defined meta:name="OVERHEIDop.GmbID/DC.identifier">gmb-2026-374873</meta:user-defined>
    <meta:user-defined meta:name="OVERHEIDop.versieInformatie"/>
  </office:meta>
</office:document-meta>
</file>