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kindervakantieweek op de locatie op 24-08-2026 tot en met 2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Buurthuis De Speelwinkel mag het evenement kindervakantieweek organiseren in/aan/op de locatie Regulierenhof van 24-08-2026 t/m 28-08-2026. De vergunning is verzonden op 03-08-2026. Het zaaknummer van de vergunning is 1705416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03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48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913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kindervakantieweek op de locatie op 24-08-2026 tot en met 28-08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71</meta:user-defined>
    <meta:user-defined meta:name="OVERHEIDop.GmbID/DC.identifier">gmb-2026-374871</meta:user-defined>
    <meta:user-defined meta:name="OVERHEIDop.versieInformatie"/>
  </office:meta>
</office:document-meta>
</file>